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/>
    <style:font-face style:name="Mangal1" svg:font-family="Mangal"/>
    <style:font-face style:name="Segoe UI" svg:font-family="'Segoe UI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  <style:text-properties fo:font-size="18pt" fo:font-weight="bold"/>
    </style:style>
    <style:style style:name="P2" style:family="paragraph" style:parent-style-name="Text_20_body">
      <style:paragraph-properties fo:text-align="start" style:justify-single-word="false"/>
    </style:style>
    <style:style style:name="P3" style:family="paragraph" style:parent-style-name="Text_20_body">
      <style:paragraph-properties fo:text-align="center" style:justify-single-word="false"/>
    </style:style>
    <style:style style:name="P4" style:family="paragraph" style:parent-style-name="Text_20_body" style:master-page-name="HTML">
      <style:paragraph-properties style:page-number="auto"/>
      <style:text-properties fo:font-weight="bold"/>
    </style:style>
    <style:style style:name="P5" style:family="paragraph" style:parent-style-name="Text_20_body">
      <style:paragraph-properties fo:text-align="end" style:justify-single-word="false"/>
      <style:text-properties fo:font-weight="bold"/>
    </style:style>
    <style:style style:name="P6" style:family="paragraph" style:parent-style-name="Text_20_body" style:list-style-name="L1">
      <style:paragraph-properties fo:text-align="justify" style:justify-single-word="false"/>
      <style:text-properties fo:font-weight="bold" style:font-weight-asian="bold" style:font-weight-complex="bold"/>
    </style:style>
    <style:style style:name="P7" style:family="paragraph" style:parent-style-name="Text_20_body" style:list-style-name="L1">
      <style:paragraph-properties fo:text-align="justify" style:justify-single-word="false"/>
    </style:style>
    <style:style style:name="P8" style:family="paragraph" style:parent-style-name="Text_20_body" style:list-style-name="L1">
      <style:paragraph-properties fo:text-align="justify" style:justify-single-word="false"/>
      <style:text-properties style:text-underline-style="solid" style:text-underline-width="auto" style:text-underline-color="font-color" fo:font-weight="bold"/>
    </style:style>
    <style:style style:name="P9" style:family="paragraph" style:parent-style-name="Text_20_body" style:list-style-name="L1">
      <style:paragraph-properties fo:text-align="start" style:justify-single-word="false"/>
    </style:style>
    <style:style style:name="P10" style:family="paragraph" style:parent-style-name="Text_20_body" style:list-style-name="L1">
      <style:paragraph-properties fo:text-align="center" style:justify-single-word="false"/>
    </style:style>
    <style:style style:name="P11" style:family="paragraph" style:parent-style-name="Footer">
      <style:paragraph-properties fo:text-align="center" style:justify-single-word="false"/>
    </style:style>
    <style:style style:name="T1" style:family="text">
      <style:text-properties fo:font-weight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line-through-style="solid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style:text-underline-style="solid" style:text-underline-width="auto" style:text-underline-color="font-color" fo:font-weight="bold"/>
    </style:style>
    <style:style style:name="T6" style:family="text">
      <style:text-properties style:font-name="Arial1" fo:font-size="7pt"/>
    </style:style>
    <style:style style:name="T7" style:family="text">
      <style:text-properties style:text-underline-style="none" fo:font-weight="normal" style:font-weight-asian="normal" style:font-weight-complex="normal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/>
      <text:p text:style-name="P5">Swarzędz, dnia 05.06.2014r.</text:p>
      <text:p text:style-name="Text_20_body"><text:span text:style-name="T1"><office:annotation><dc:date>2014-06-05T10:03:30.72</dc:date><text:p>HTML: &lt;META HTTP-EQUIV="Content-Language" CONTENT="pl"&gt;</text:p></office:annotation></text:span><text:span text:style-name="T1">Rada Miejska w Swarzędzu</text:span><text:line-break/>Komisja Kultury i Sportu</text:p>
      <text:p text:style-name="Text_20_body">BRM.0012.5.5.2014</text:p>
      <text:p text:style-name="P1">Protokół nr 5/2014</text:p>
      <text:p text:style-name="P2">Posiedzenie w dniu 5 czerwca 2014 r.<text:line-break/>Obrady rozpoczęto 5 czerwca 2014 r. o godz. 8:30, a zakończono o godz. 09:22 tego samego dnia.</text:p>
      <text:p text:style-name="P2">W posiedzeniu wzięło udział 4 członków.</text:p>
      <text:p text:style-name="P2">Obecni:</text:p>
      <text:p text:style-name="P2">1. Piotr Budziński<text:line-break/>2. Jan Kita<text:line-break/>3. Bartosz Stawicki<text:line-break/>4. <text:span text:style-name="T3">Katarzyna Szkudlarek</text:span><text:line-break/>5. Tadeusz Witkowski</text:p>
      <text:list xml:id="list31656459" text:style-name="L1">
        <text:list-item>
          <text:p text:style-name="P6">Otwarcie posiedzenia i stwierdzenie prawomocności obrad.</text:p>
          <text:p text:style-name="P7">Posiedzenie otworzył Przewodniczący Komisji Kultury i Sportu, radny Bartosz Stawicki. Na wstępie powitał radnych, gości oraz pracowników Urzędu. Na podstawie załączonej do protokołu listy obecności (<text:span text:style-name="T2">załącznik nr 1</text:span>) stwierdził, że Komisja Kultury i Sportu jest władna do podejmowania prawomocnych wniosków – obecnych 3 członków Komisji ( w trakcie posiedzenia przybył 1 radny ). Przewodniczący Komisji Komisji Kultury i Sportu, radny Bartosz Stawicki odczytał porządek obrad, który został przyjęty bez uwag i stanowi <text:span text:style-name="T2">załącznik nr 2</text:span>.</text:p>
        </text:list-item>
        <text:list-item>
          <text:p text:style-name="P7">Opinia Komisji w sprawie sprawozdania finansowego, sprawozdania z wykonania budżetu Miasta i Gminy za rok 2013 oraz informacji o stanie mienia komunalnego na dzień 31.12.2013r.</text:p>
          <text:p text:style-name="P7">Przewodniczący Komisji odczytał projekt opinii, który został przyjęty bez uwag. </text:p>
          <text:p text:style-name="P7">Członkowie Komisji nie mieli również pytań do Skarbnika Gminy w zakresie sprawozdania. </text:p>
          <text:p text:style-name="P7">Przystąpiono do głosowania opinii:</text:p>
          <text:p text:style-name="P7"><text:span text:style-name="T5">Głosowano w sprawie: o</text:span>pinia Komisji w sprawie sprawozdania finansowego, sprawozdania z wykonania budżetu Miasta i Gminy za rok 2013 oraz informacji o stanie mienia komunalnego na dzień 31.12.2013r.</text:p>
          <text:p text:style-name="P7"><text:span text:style-name="Strong_20_Emphasis"><text:span text:style-name="T4">Wyniki głosowania: </text:span></text:span>Za: <text:span text:style-name="T1">3</text:span>, przeciw: <text:span text:style-name="T1">0</text:span>, wstrzymało się: <text:span text:style-name="T1">0</text:span>, nie głosowało: <text:span text:style-name="T1">2</text:span>.</text:p>
          <text:p text:style-name="P7">Przyjęta opinia stanowi <text:span text:style-name="T2">załącznik nr 3</text:span> do niniejszego protokołu. </text:p>
        </text:list-item>
        <text:list-item>
          <text:p text:style-name="P6">Zapoznanie się z planem obchodów Dni Swarzędza.</text:p>
          <text:p text:style-name="P7">Plan obchodów "Dni Swarzędza" przedstawił Dyrektor Ośrodka Kultury Filip Przepióra. </text:p>
          <text:p text:style-name="P7">Plan stanowi <text:span text:style-name="T2">załącznik nr 4</text:span> do niniejszego protokołu. </text:p>
          <text:p text:style-name="P7">Przewodniczcy Komisji Bartosz Stawicki zapytał, ile kosztują zespoły na Dni Swarzędza?</text:p>
          <text:p text:style-name="P7">Dyrektor Przepióra odpowiedział, że ceny tegorocznych wykonawców nie są wygórowane, dlatego zdecydowano się na <text:s/>dwa zespoły tańsze, a nie na jeden droższy. Dodał, że wszystkie ceny są ujęte w umowach, a najważniejsi wykonawcy, czyli zespół Afromental będzie kosztował 43 tys zł, Anna Wyszkoni 39 tys zł, zespół De Mono 40 tys zł., a kabaret 13 tys zł. <text:s/>Powiedział również, że Dni Swarzędza to nie tylko występy zespołów, ale również wiele innych ciekawych atrakcji, min. piknik, gdzie będzie wiele atrakcji dla dzieci. </text:p>
          <text:p text:style-name="P7">Dyrektor Wydziału Rozwoju Gminy Zbigniew Zastrożny poinformował, że skatepark jest już prawie skończony.</text:p>
        </text:list-item>
        <text:list-item>
          <text:p text:style-name="P6"><text:soft-page-break/>Omówienie materiałów sesyjnych.</text:p>
          <text:p text:style-name="P7">a) Rozpatrzenie uchwały w sprawie zatwierdzenia sprawozdania finansowego za 2013 rok wraz ze sprawozdaniem z wykonania budżetu Miasta i Gminy za 2013 rok.</text:p>
          <text:p text:style-name="P7">Członkom komisji przedstawiono projekt uchwały, który jest zgodny z wnioskiem i opinią Komisji Rewizyjnej.</text:p>
          <text:p text:style-name="P7">b) Rozpatrzenie uchwały w sprawie udzielenia Burmistrzowi Miasta i Gminy Swarzędz absolutorium z tytułu wykonania budżetu za 2013 rok.</text:p>
          <text:p text:style-name="P7">Członkom komisji przedstawiono projekt uchwały, który jest zgodny z wnioskiem i opinią Komisji Rewizyjnej.</text:p>
          <text:p text:style-name="P7">c) Projekt uchwały w sprawie zmiany uchwały budżetowej Miasta i Gminy Swarzędz na rok 2014.</text:p>
          <text:p text:style-name="P7">Projekt uchwały przedstawił Skarbnik Gminy Maciej Narłowski oraz Dyrektor Wydziału Rozwoju Gminy Zbigniew Zastrożny.</text:p>
          <text:p text:style-name="P7"><text:span text:style-name="T5">Głosowano w sprawie:</text:span><text:span text:style-name="T7"> zmia</text:span>ny uchwały budżetowej Miasta i Gminy Swarzędz na rok 2014.</text:p>
          <text:p text:style-name="P7"><text:span text:style-name="Strong_20_Emphasis"><text:span text:style-name="T4">Wyniki głosowania: </text:span></text:span>Za: <text:span text:style-name="T1">3</text:span>, przeciw: <text:span text:style-name="T1">0</text:span>, wstrzymało się: <text:span text:style-name="T1">0</text:span>, nie głosowało: <text:span text:style-name="T1">2</text:span>.</text:p>
          <text:p text:style-name="P7">d) Rozpatrzenie uchwały w sprawie zmiany Wieloletniej Prognozy Finansowej Miasta i Gminy Swarzędz na lata 2014-2032.</text:p>
          <text:p text:style-name="P7">Projekt uchwały przedstawił Skarbnik Gminy Maciej Narłowski.</text:p>
          <text:p text:style-name="P7"><text:span text:style-name="T5">Głosowano w sprawie:</text:span> zmiany Wieloletniej Prognozy Finansowej Miasta i Gminy Swarzędz na lata 2014-2032.</text:p>
          <text:p text:style-name="P7"><text:span text:style-name="Strong_20_Emphasis"><text:span text:style-name="T4">Wyniki głosowania: </text:span></text:span>Za: <text:span text:style-name="T1">3</text:span>, przeciw: <text:span text:style-name="T1">0</text:span>, wstrzymało się: <text:span text:style-name="T1">0</text:span>, nie głosowało: <text:span text:style-name="T1">2</text:span>.</text:p>
          <text:p text:style-name="P7">e) Rozpatrzenie uchwały w sprawie porozumienia międzygminnego pomiędzy Miastem Poznań a Gminą Swarzędz w zakresie lokalnego transportu zbiorowego.</text:p>
          <text:p text:style-name="P7">Projekt uchwały przedstawiła Marta Jędro, pracownik Referatu Nadzoru Właścicielskiego. </text:p>
          <text:p text:style-name="P7"><text:span text:style-name="T5">Głosowano w sprawie:</text:span> porozumienia międzygminnego pomiędzy Miastem Poznań a Gminą Swarzędz w zakresie lokalnego transportu zbiorowego.</text:p>
          <text:p text:style-name="P7"><text:span text:style-name="Strong_20_Emphasis"><text:span text:style-name="T4">Wyniki głosowania: </text:span></text:span>Za: <text:span text:style-name="T1">3</text:span>, przeciw: <text:span text:style-name="T1">0</text:span>, wstrzymało się: <text:span text:style-name="T1">0</text:span>, nie głosowało: <text:span text:style-name="T1">2</text:span>.</text:p>
          <text:p text:style-name="P7">f) Rozpatrzenie uchwały w sprawie Regulaminu korzystania ze skateparku w Swarzędzu.</text:p>
          <text:p text:style-name="P7">Projekt uchwały przedstawiła Z-ca Burmistrza Agata Kubacka. Przedstawiła również wniosek z Komisji Spraw Społecznych. </text:p>
          <text:p text:style-name="P7"><text:span text:style-name="T5">Głosowano w sprawie: </text:span>Regulaminu korzystania ze skateparku w Swarzędzu.</text:p>
          <text:p text:style-name="P7"><text:span text:style-name="Strong_20_Emphasis"><text:span text:style-name="T4">Wyniki głosowania: </text:span></text:span>Za: <text:span text:style-name="T1">3</text:span>, przeciw: <text:span text:style-name="T1">0</text:span>, wstrzymało się: <text:span text:style-name="T1">0</text:span>, nie głosowało: <text:span text:style-name="T1">2</text:span>.</text:p>
          <text:p text:style-name="P7">g) Rozpatrzenie uchwały w sprawie nadania nazwy ulicy w miejscowości Garby.</text:p>
          <text:p text:style-name="P7">Przewodniczący Komisji odczytał treść projektu uchwały.</text:p>
          <text:p text:style-name="P8">Głosowano w sprawie: nadania nazwy ulicy w miejscowości Garby.</text:p>
          <text:p text:style-name="P7"><text:span text:style-name="Strong_20_Emphasis"><text:span text:style-name="T4">Wyniki głosowania: </text:span></text:span>Za: <text:span text:style-name="T1">3</text:span>, przeciw: <text:span text:style-name="T1">0</text:span>, wstrzymało się: <text:span text:style-name="T1">0</text:span>, nie głosowało: <text:span text:style-name="T1">2</text:span>. </text:p>
          <text:p text:style-name="P7">h) Projekt uchwały w sprawie zmiany uchwały Nr XXIX/168/2008 Rady Miejskiej w Swarzędzu z dnia 30 września 2008r. w sprawie ustalenia regulaminu korzystania z obiektów Swarzędzkiego Centrum Sportu i Rekreacji.</text:p>
          <text:p text:style-name="P7">Projekt uchwały przedstawiła Mariola Józwiak, Dyrektor Swarzędzkiego Centrum Sportu i Rekreacji.</text:p>
          <text:p text:style-name="P7"><text:span text:style-name="T5">Głosowano w sprawie:</text:span> zmiany uchwały Nr XXIX/168/2008 Rady Miejskiej w Swarzędzu z dnia 30 września 2008r. w sprawie ustalenia regulaminu korzystania z obiektów Swarzędzkiego Centrum Sportu i Rekreacji.</text:p>
          <text:p text:style-name="P7"><text:soft-page-break/><text:span text:style-name="Strong_20_Emphasis"><text:span text:style-name="T4">Wyniki głosowania: </text:span></text:span>Za: <text:span text:style-name="T1">3</text:span>, przeciw: <text:span text:style-name="T1">0</text:span>, wstrzymało się: <text:span text:style-name="T1">0</text:span>, nie głosowało: <text:span text:style-name="T1">2</text:span>.</text:p>
          <text:p text:style-name="P9">Przybył radny Jan Kita. </text:p>
        </text:list-item>
        <text:list-item>
          <text:p text:style-name="P9"><text:span text:style-name="T2">Sprawy bieżące.</text:span></text:p>
          <text:p text:style-name="P7">W sprawach bieżących pracownik Swarzędzkiego Centrum Sportu i Rekreacji Paweł Bocian poinformował, że w dniu 11 czerwca nastąpi podsumowanie Polskiego Szkolnego Związku Sportowego. Poinformował, że w bieżącym roku Gmina Swarzędz zajęła 2 miejsce na 17 drużyn uczestniczących w konkursie. Zdaniem Pawła Bociana jest to bardzo <text:s/>dobry wynik. Dodał, że na posiedzeniu wrześniowym, przedstawi wyniki poszczególnych swarzędzkich szkół. </text:p>
          <text:p text:style-name="P7">Radny Piotr Budziński zapytał, czy przewiduje się na przyszłe lata środki na zakup sprzętu dla uczniów na skatepark dla innych szkół, nie tylko dla SP nr 1. </text:p>
          <text:p text:style-name="P7">Z-ca Burmistrza Adam Trawiński odpowiedział, że na razie zarezerwowane są środki dla SP nr 1, natomiast decyzje o tym, czy inne szkoły będą również wyposażone w sprzęty na skatepark będą zapadały z pewnością później, gdy skatepark zacznie już funkcjonować. <text:s/></text:p>
          <text:p text:style-name="P7">Radny Jan Kita poprosił o ustawienie brakującego słupka naprzeciw kościoła przy ul. Kaczorowskiego. Wyjaśnił, że słupki zostały już postawione, ale między dwoma słupkami jest tak duża przerwa, że samochody i tak tam parkują. </text:p>
        </text:list-item>
        <text:list-item>
          <text:p text:style-name="P6">Zakończenie.</text:p>
          <text:p text:style-name="P7">Na tym posiedzenie zakończono. </text:p>
          <text:p text:style-name="P7"/>
          <text:p text:style-name="P7"/>
          <text:p text:style-name="P10">Przewodniczący </text:p>
          <text:p text:style-name="P10">Komisji Kultury i Sportu </text:p>
          <text:p text:style-name="P10"/>
          <text:p text:style-name="P10">Bartosz Stawicki</text:p>
          <text:p text:style-name="P7"> <text:line-break/></text:p>
        </text:list-item>
      </text:list>
      <text:p text:style-name="P2"> </text:p>
      <text:p text:style-name="P3"> </text:p>
      <text:p text:style-name="P2"><text:line-break/>Przygotował(a): Biuro Rady </text:p>
      <text:p text:style-name="Horizontal_20_Line"/>
      <text:p text:style-name="Text_20_body"><text:span text:style-name="T6">Przygotowano przy pomocy programu eSesja.pl</text:span>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/>
    <style:font-face style:name="Mangal1" svg:font-family="Mangal"/>
    <style:font-face style:name="Segoe UI" svg:font-family="'Segoe UI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HTML" style:page-layout-name="Mpm2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Protokół z posiedzenia</dc:title>
    <dc:date>2014-06-17T14:48:26.40</dc:date>
    <meta:generator>OpenOffice.org/3.3$Win32 OpenOffice.org_project/330m20$Build-9567</meta:generator>
    <meta:editing-duration>PT6H9M38S</meta:editing-duration>
    <meta:editing-cycles>4</meta:editing-cycles>
    <meta:print-date>2014-06-17T14:46:29.67</meta:print-date>
    <meta:document-statistic meta:table-count="0" meta:image-count="0" meta:object-count="0" meta:page-count="3" meta:paragraph-count="69" meta:word-count="958" meta:character-count="6757"/>
  </office:meta>
</office:document-meta>
</file>